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ter:quarzfilter:quarzfilter-anleitung"/><text:bookmark-start text:name="__RefHeading___anleitung_zum_bau_eines_quarzfilters_1"/><text:bookmark-start text:name="anleitung_zum_bau_eines_quarzfilters"/>Anleitung zum Bau eines Quarzfilters<text:bookmark-end text:name="__RefHeading___anleitung_zum_bau_eines_quarzfilters_1"/><text:bookmark-end text:name="anleitung_zum_bau_eines_quarzfilters"/></text:h>
      <text:p text:style-name="Text_20_body">Hier wird der Bau eines Quarzfilters beschrieben - von der Selektion der Quarze bis hin zur fertigen bestückten Platin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bau_eines_quarzfilter_006.pdf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8::00:06</meta:creation-date>
    <dc:creator>Generated</dc:creator>
    <dc:date>2026-08-13T08::00:06</dc:date>
    <dc:language>en-US</dc:language>
    <meta:editing-cycles>1</meta:editing-cycles>
    <meta:editing-duration>PT0S</meta:editing-duration>
    <dc:title>filter:quarzfilter:quarzfilter-anleitung</dc:title>
  </office:meta>
</office:document-meta>
</file>