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60039ccb5eeb6cea64c5cf730902139.jpg"/>
  <manifest:file-entry manifest:media-type="image/jpeg" manifest:full-path="Pictures/38abcd9286ddfab6718ee873922d5c32.jpg"/>
  <manifest:file-entry manifest:media-type="image/jpeg" manifest:full-path="Pictures/f6b17f15ba985aac9922ba18027c2e4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lohmarkt:8648a"/><text:bookmark-start text:name="__RefHeading___agilent_hp_8648a_rf-signalgenerator_100khz_-_1ghz_1"/><text:bookmark-start text:name="agilent_hp_8648a_rf-signalgenerator_100khz_-_1ghz"/>Agilent HP 8648A RF-Signalgenerator 100kHz - 1GHz<text:bookmark-end text:name="__RefHeading___agilent_hp_8648a_rf-signalgenerator_100khz_-_1ghz_1"/><text:bookmark-end text:name="agilent_hp_8648a_rf-signalgenerator_100khz_-_1ghz"/></text:h>
      <text:p text:style-name="Text_20_body">Agilent HP 8648A RF-Signalgenerator 100kHz - 1000MHz , 900€ <text:line-break/>
<draw:frame draw:style-name="medialeft" draw:name="0" text:anchor-type="paragraph" draw:z-index="0" svg:width="10.583333333333cm" svg:height="5.7980320835665cm"><draw:image xlink:href="Pictures/560039ccb5eeb6cea64c5cf730902139.jpg" xlink:type="simple" xlink:show="embed" xlink:actuate="onLoad"/></draw:frame>
<draw:frame draw:style-name="medialeft" draw:name="1" text:anchor-type="paragraph" draw:z-index="1" svg:width="10.583333333333cm" svg:height="8.4399898594814cm"><draw:image xlink:href="Pictures/38abcd9286ddfab6718ee873922d5c32.jpg" xlink:type="simple" xlink:show="embed" xlink:actuate="onLoad"/></draw:frame>
<draw:frame draw:style-name="medialeft" draw:name="2" text:anchor-type="paragraph" draw:z-index="2" svg:width="10.583333333333cm" svg:height="5.7816754279552cm"><draw:image xlink:href="Pictures/f6b17f15ba985aac9922ba18027c2e4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50:40</meta:creation-date>
    <dc:creator>Generated</dc:creator>
    <dc:date>2026-09-16T12::50:40</dc:date>
    <dc:language>en-US</dc:language>
    <meta:editing-cycles>1</meta:editing-cycles>
    <meta:editing-duration>PT0S</meta:editing-duration>
    <dc:title>flohmarkt:8648a</dc:title>
  </office:meta>
</office:document-meta>
</file>