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4b3c9b104a0ca5f4678ec66fd53b46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lohmarkt:elv-kd100"/><text:bookmark-start text:name="__RefHeading___elv_kd100_zum_auffinden_von_kurzschluessen_1"/><text:bookmark-start text:name="elv_kd100_zum_auffinden_von_kurzschluessen"/>ELV KD100 Zum Auffinden von Kurzschlüssen<text:bookmark-end text:name="__RefHeading___elv_kd100_zum_auffinden_von_kurzschluessen_1"/><text:bookmark-end text:name="elv_kd100_zum_auffinden_von_kurzschluessen"/></text:h>
      <text:p text:style-name="Text_20_body">ELV KD100 Zur Fehlersuche. Dieses sehr praktische Messgerät erleichtert das Auffinden von Kurzschlüssen. 25€ <text:line-break/>
<draw:frame draw:style-name="medialeft" draw:name="0" text:anchor-type="paragraph" draw:z-index="0" svg:width="10.583333333333cm" svg:height="21.124417831005cm"><draw:image xlink:href="Pictures/14b3c9b104a0ca5f4678ec66fd53b46d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04:54</meta:creation-date>
    <dc:creator>Generated</dc:creator>
    <dc:date>2026-09-14T06::04:54</dc:date>
    <dc:language>en-US</dc:language>
    <meta:editing-cycles>1</meta:editing-cycles>
    <meta:editing-duration>PT0S</meta:editing-duration>
    <dc:title>flohmarkt:elv-kd100</dc:title>
  </office:meta>
</office:document-meta>
</file>