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f7069d8ad10aa55f750a17a6eb392b.jpg"/>
  <manifest:file-entry manifest:media-type="image/jpeg" manifest:full-path="Pictures/60a478c2350d230f92f29e40e5edd60b.jpg"/>
  <manifest:file-entry manifest:media-type="image/jpeg" manifest:full-path="Pictures/93bf3278f12adb1f464bc146404bdbd5.jpg"/>
  <manifest:file-entry manifest:media-type="image/jpeg" manifest:full-path="Pictures/1b4606b8008819d58c4b93b23887be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ohmarkt:peaktech_5015"/><text:bookmark-start text:name="__RefHeading___infrarotthermometer_peaktech_5015_1"/><text:bookmark-start text:name="infrarotthermometer_peaktech_5015"/>Infrarotthermometer Peaktech 5015<text:bookmark-end text:name="__RefHeading___infrarotthermometer_peaktech_5015_1"/><text:bookmark-end text:name="infrarotthermometer_peaktech_5015"/></text:h>
      <text:p text:style-name="Text_20_body">Infrarottermometer Peaktech 5015, 25€ <text:line-break/>
<draw:frame draw:style-name="medialeft" draw:name="0" text:anchor-type="paragraph" draw:z-index="0" svg:width="7.9375cm" style:rel-width="100%" svg:height="11.643868469718cm" style:rel-height="scale"><draw:image xlink:href="Pictures/e7f7069d8ad10aa55f750a17a6eb392b.jpg" xlink:type="simple" xlink:show="embed" xlink:actuate="onLoad"/></draw:frame>
<draw:frame draw:style-name="medialeft" draw:name="1" text:anchor-type="paragraph" draw:z-index="1" svg:width="7.9375cm" style:rel-width="100%" svg:height="12.980342215256cm" style:rel-height="scale"><draw:image xlink:href="Pictures/60a478c2350d230f92f29e40e5edd60b.jpg" xlink:type="simple" xlink:show="embed" xlink:actuate="onLoad"/></draw:frame>
<draw:frame draw:style-name="medialeft" draw:name="2" text:anchor-type="paragraph" draw:z-index="2" svg:width="4.7625cm" style:rel-width="100%" svg:height="13.123502396166cm" style:rel-height="scale"><draw:image xlink:href="Pictures/93bf3278f12adb1f464bc146404bdbd5.jpg" xlink:type="simple" xlink:show="embed" xlink:actuate="onLoad"/></draw:frame>
<draw:frame draw:style-name="medialeft" draw:name="3" text:anchor-type="paragraph" draw:z-index="3" svg:width="5.8208333333333cm" style:rel-width="100%" svg:height="10.722587719298cm" style:rel-height="scale"><draw:image xlink:href="Pictures/1b4606b8008819d58c4b93b23887bea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41:05</meta:creation-date>
    <dc:creator>Generated</dc:creator>
    <dc:date>2026-09-17T11::41:05</dc:date>
    <dc:language>en-US</dc:language>
    <meta:editing-cycles>1</meta:editing-cycles>
    <meta:editing-duration>PT0S</meta:editing-duration>
    <dc:title>flohmarkt:peaktech_5015</dc:title>
  </office:meta>
</office:document-meta>
</file>