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sstechnik:phasenrauschmessplatz:referenzkurve"/><text:bookmark-start text:name="__RefHeading___referenzkurven_fuer_phasenrauschmessplatz_erzeugen_1"/><text:bookmark-start text:name="referenzkurven_fuer_phasenrauschmessplatz_erzeugen"/>Referenzkurven für Phasenrauschmessplatz erzeugen<text:bookmark-end text:name="__RefHeading___referenzkurven_fuer_phasenrauschmessplatz_erzeugen_1"/><text:bookmark-end text:name="referenzkurven_fuer_phasenrauschmessplatz_erzeugen"/></text:h>
      <text:p text:style-name="Text_20_body">Mit diesem kleinen Excel-Blatt lassen sich Referenzkurven für unseren Phasenrauschmessplatz erzeugen.</text:p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Querverweis: Calibration of Oscillator Phase Noise Measurement Instruments</text:p><text:p text:style-name="Text_20_body">referenzkurven_erzeugen.xlsx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06::41:41</meta:creation-date>
    <dc:creator>Generated</dc:creator>
    <dc:date>2026-08-25T06::41:41</dc:date>
    <dc:language>en-US</dc:language>
    <meta:editing-cycles>1</meta:editing-cycles>
    <meta:editing-duration>PT0S</meta:editing-duration>
    <dc:title>messtechnik:phasenrauschmessplatz:referenzkurve</dc:title>
  </office:meta>
</office:document-meta>
</file>