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esstechnik:spektrumanalysator:hp8594q-programme"/><text:bookmark-start text:name="__RefHeading___spektrumanalysator_hp8594q-korrekturprogramm_1"/><text:bookmark-start text:name="spektrumanalysator_hp8594q-korrekturprogramm"/>Spektrumanalysator HP8594Q-Korrekturprogramm<text:bookmark-end text:name="__RefHeading___spektrumanalysator_hp8594q-korrekturprogramm_1"/><text:bookmark-end text:name="spektrumanalysator_hp8594q-korrekturprogramm"/></text:h>
      <text:p text:style-name="Text_20_body">Dieses Programm gleicht einen Firmwarefehler des HP8594Q beim Übertragen des Bildschirmprints aus.Das Programm wurde Ende 2011 geschriebe, damit mein Bastelfreund E. und ich unsere Arbeiten am K2 dokumentieren konnten.</text:p>
      <text:p text:style-name="Text_20_body">Das Koordinatennetz und zusätzliche Informationen werden eingeblendet. Der HP8594Q überträgt leider kein Koordinatensystem. Weiterhin können eingeschleifte Dämpfungsglieder gleich automatisch herausgerechnet werden.</text:p>
      <text:p text:style-name="Text_20_body">Der HP8594Q wird über GPIB von dem genialen Programm HP7470A von ke5fx ausgelesen. Mein Programm liest dann die *.plt Datei ein und fügt Korrekturen hinzu. Für dies Projekt musste ich mich in die alte Plottersprache HP-GL einarbeiten, in der der HP8594Q mit dem Rest der Welt kommunizieren kann. Anschließend wird die verbesserte Datei unter einem neuen Namen abgespeichert.</text:p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Bild fehlt</text:p><text:p text:style-name="Text_20_body">bernsteinzimmer_01.0.exe.zip</text:p></table:table-cell></table:table-row></table:table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7T12::59:13</meta:creation-date>
    <dc:creator>Generated</dc:creator>
    <dc:date>2026-08-27T12::59:13</dc:date>
    <dc:language>en-US</dc:language>
    <meta:editing-cycles>1</meta:editing-cycles>
    <meta:editing-duration>PT0S</meta:editing-duration>
    <dc:title>messtechnik:spektrumanalysator:hp8594q-programme</dc:title>
  </office:meta>
</office:document-meta>
</file>