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d9e20169ff6a3ae26855647ee2680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stechnik:untersuchungen-an-baugruppen:ip3-messung"/><text:bookmark-start text:name="__RefHeading___ip3_-_messungen_1"/><text:bookmark-start text:name="ip3_-_messungen"/>IP3 - Messungen<text:bookmark-end text:name="__RefHeading___ip3_-_messungen_1"/><text:bookmark-end text:name="ip3_-_messungen"/></text:h>
      <text:p text:style-name="Text_20_body">Im Rahmen von meinem TRX2012 Projekt habe ich mich mit Messungen der Intermodulation beschäftigt und mir einen Messplatz aufgebaut. Mitglieder meiner Bastelrunde erweitern nun auch ihren Messpark und viele Emails werden ausgetauscht.</text:p>
      <text:p text:style-name="Text_20_body">Um unsere Kommunikation zu erleichtern habe ich begonnen alles in diesem Dokument zusammen zu sammeln.
Version: 007 (24.01.2016)</text:p>
      <text:p text:style-name="Text_20_body"><text:span text:style-name="Strong_20_Emphasis">Link - Version 07:</text:span> <text:a xlink:type="simple" xlink:href="https://www.bartelsos.de/messtechnik/untersuchungen-an-baugruppen/ip3-messung_dk7jb.pdf" text:style-name="Internet_20_link" text:visited-style-name="Visited_20_Internet_20_Link">ip3-messung_dk7jb.pdf</text:a></text:p>
      <text:h text:style-name="Heading_20_2" text:outline-level="2"><text:bookmark-start text:name="__RefHeading___ip3_berechnungen_2"/><text:bookmark-start text:name="ip3_berechnungen"/>IP3 Berechnungen<text:bookmark-end text:name="__RefHeading___ip3_berechnungen_2"/><text:bookmark-end text:name="ip3_berechnungen"/></text:h>
      <text:p text:style-name="Text_20_body">Hier findet ihr ein kleines Excel-Sheet, welches euch bei IP3-Messungen und der Berechung der einzelnen Frequenzen helfen kann. <text:line-break/>
<text:line-break/>
<text:span text:style-name="Strong_20_Emphasis">Link - Version 02:</text:span> <text:a xlink:type="simple" xlink:href="https://www.bartelsos.de/messtechnik/untersuchungen-an-baugruppen/ip3_messungen.xlsx" text:style-name="Internet_20_link" text:visited-style-name="Visited_20_Internet_20_Link">ip3_messungen.xlsx</text:a></text:p>
      <text:p text:style-name="Text_20_body"><draw:frame draw:style-name="mediacenter" draw:name="0" text:anchor-type="paragraph" draw:z-index="0" svg:width="18.071041666667cm" style:rel-width="100%" svg:height="12.594166666667cm" style:rel-height="scale"><draw:image xlink:href="Pictures/f5d9e20169ff6a3ae26855647ee2680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55:33</meta:creation-date>
    <dc:creator>Generated</dc:creator>
    <dc:date>2026-08-25T02::55:33</dc:date>
    <dc:language>en-US</dc:language>
    <meta:editing-cycles>1</meta:editing-cycles>
    <meta:editing-duration>PT0S</meta:editing-duration>
    <dc:title>messtechnik:untersuchungen-an-baugruppen:ip3-messung</dc:title>
  </office:meta>
</office:document-meta>
</file>