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untersuchungen-an-bauteilen"/><text:bookmark-start text:name="__RefHeading___untersuchungen_an_bauteilen_1"/><text:bookmark-start text:name="untersuchungen_an_bauteilen"/>Untersuchungen an Bauteilen<text:bookmark-end text:name="__RefHeading___untersuchungen_an_bauteilen_1"/><text:bookmark-end text:name="untersuchungen_an_bauteil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16:10</meta:creation-date>
    <dc:creator>Generated</dc:creator>
    <dc:date>2026-09-16T13::16:10</dc:date>
    <dc:language>en-US</dc:language>
    <meta:editing-cycles>1</meta:editing-cycles>
    <meta:editing-duration>PT0S</meta:editing-duration>
    <dc:title>messtechnik:untersuchungen-an-bauteilen</dc:title>
  </office:meta>
</office:document-meta>
</file>