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szillator:morion-ocxo"/><text:bookmark-start text:name="__RefHeading___morion_mv89a_-_untersuchungen_am_ocxo_1"/><text:bookmark-start text:name="morion_mv89a_-_untersuchungen_am_ocxo"/>Morion MV89A - Untersuchungen am OCXO<text:bookmark-end text:name="__RefHeading___morion_mv89a_-_untersuchungen_am_ocxo_1"/><text:bookmark-end text:name="morion_mv89a_-_untersuchungen_am_ocxo"/></text:h>
      <text:p text:style-name="Text_20_body">Hier findet ihr Informationen zu unseren Untersuchungen und Reparaturen von OCXOs MORION MV89A.
(Version 03 vom 23. November 2014)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 basteltagebuch-morion_v03.pdf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5::02:52</meta:creation-date>
    <dc:creator>Generated</dc:creator>
    <dc:date>2026-08-24T05::02:52</dc:date>
    <dc:language>en-US</dc:language>
    <meta:editing-cycles>1</meta:editing-cycles>
    <meta:editing-duration>PT0S</meta:editing-duration>
    <dc:title>oszillator:morion-ocxo</dc:title>
  </office:meta>
</office:document-meta>
</file>